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3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" style:family="text">
      <style:text-properties fo:font-size="12.00pt" fo:font-weight="normal" fo:font-family="Arial" style:font-family-asian="Arial" style:font-family-complex="Arial" fo:background-color="transparent" style:use-window-font-color="true" fo:font-style="italic"/>
    </style:style>
    <style:style style:name="T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8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9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0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1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2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3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4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50.00%" fo:text-align="left"/>
    </style:style>
    <style:style style:name="P2" style:family="paragraph">
      <style:paragraph-properties fo:line-height="150.00%" fo:text-align="center"/>
    </style:style>
    <style:style style:name="P3" style:family="paragraph">
      <style:paragraph-properties fo:line-height="150.00%" fo:text-align="justify"/>
    </style:style>
    <style:style style:name="P4" style:family="paragraph">
      <style:paragraph-properties fo:line-height="150.00%" fo:text-align="justify" fo:margin-left="0.00pt" fo:text-indent="34.00pt"/>
    </style:style>
    <style:style style:name="P5" style:family="paragraph">
      <style:paragraph-properties fo:line-height="150.00%" fo:text-align="justify"/>
    </style:style>
  </office:automatic-styles>
  <office:body>
    <office:text>
      <text:p text:style-name="P1"><text:span text:style-name="T1">Ma</text:span><text:span text:style-name="T2">łgorzata Włoch</text:span></text:p>
      <text:p text:style-name="P1"><text:span text:style-name="T3">Lat 15</text:span></text:p>
      <text:p text:style-name="P1"><text:span text:style-name="T3">Kategoria II</text:span></text:p>
      <text:p text:style-name="P1"><text:span text:style-name="T3">Numer kontaktowy: 532 522 882</text:span></text:p>
      <text:p text:style-name="P2"><text:span text:style-name="T4"/></text:p>
      <text:p text:style-name="P2"><text:span text:style-name="T4"/></text:p>
      <text:p text:style-name="P2"><text:span text:style-name="T5">LEGENDA O POWSTANIU ZAMKU SANDOMIERSKIEGO</text:span></text:p>
      <text:p text:style-name="P3"><text:span text:style-name="T6"/></text:p>
      <text:p text:style-name="P3"><text:span text:style-name="T6"/></text:p>
      <text:p text:style-name="P4"><text:span text:style-name="T7">Kilkana</text:span><text:span text:style-name="T8">ście lat po przyjęciu chrztu przez Polan w grodzie Wiślica panowanie objął nowy książę. Wkrótce pojął za żonę piękną kobietę, a na świecie pojawiła się ich córka. Niczego im nie brakowało, aż do dnia, w którym dziewczynka ukończyła szósty rok życia.<text:s text:c="3"/></text:span></text:p>
      <text:p text:style-name="P4"><text:span text:style-name="T9">Na ten czas niespodziewanie do grodu przyby</text:span><text:span text:style-name="T10">ł krewny księcia. Mieszkańcy oraz cały dwór nie kryli swego zaskoczenia. Kuzyn księcia był bowiem znienawidzony od czasu, gdy rozpętał awanturę z księciem, ponieważ nie potrafił pogodzić się z faktem, że to nie jemu przyznano pieczę nad grodem. Od przybycia niechcianego gościa atmosfera grodu całkowicie się zmieniła. Wszyscy z niepokojem zastanawiali się, co tym razem knuje ich podstępny niedoszły władca i dlaczego po tylu latach ponownie zakłóca ich spokój. Oficjalnym powodem jego wizyty była chęć pogodzenia się z obecnie już jedynym krewnym i poznanie jego rodziny. Po kilku dniach naprawdę uwierzono w jego przemianę. Jednak w momencie, gdy nikt się tego nie spodziewał, doszło do wielkiego nieszczęścia. W nocy kuzyn księcia porwał jego małą córeczkę. Rankiem, kiedy zrozpaczeni rodzice ujrzeli brak ukochanego dziecka i nagłe zniknięcie krewnego, od razu rozpoczęto<text:s text:c="2"/>poszukiwania. Po wielodniowych i bezskutecznych poszukiwaniach najdzielniejsi wojownicy, a nawet sam książę stracili nadzieję. Wiślica nie tętniła już życiem tak jak niegdyś. </text:span></text:p>
      <text:p text:style-name="P4"><text:span text:style-name="T11">Pewnego dnia twarz w</text:span><text:span text:style-name="T12">ładcy na chwilę rozjaśnił uśmiech, gdy dowiedział się, że ktoś niedawno widział mężczyznę podróżującego z malutką dziewczynką, a kilka osób słyszało jej głośny płacz. Postanowiono wznowić poszukiwania księżniczki. Zapuszczano się w coraz dalsze<text:s text:c="2"/>i coraz bardziej nieznane tereny. Bywało że wyprawy trwały nawet kilka dni. Aż wreszcie po wielu miesiącach jeden z wojowników dostrzegł coś dziwnego wśród rozległych borów i lasów znajdujących się na wzgórzu. Gdy dotarł tam z resztą drużyny, okazało się , że się nie pomylił. Ich oczom ukazała się potężna budowla prawie całkowicie porośnięta roślinami, o której nikt do tej pory nie wiedział. Jednakże na ich drodze oprócz bujnej roślinności pojawiła się fosa powstała z rzeki płynącej nieopodal. Szczęśliwie powiodło się zasypanie części fosy i utworzenie grobli, przez którą przedarli się do murów i po wielogodzinnych poszukiwaniach sforsowali wrota gmachu. Tak jak podejrzewała drużyna, w zamku udało im się nareszcie odnaleźć całą i zdrową księżniczkę, a ponadto udało schwytano okrutnego porywacza. Czym prędzej na to miejsce przybył władca Wiślicy wraz z małżonką. Uwięziony w lochu kuzyn przyznał się do tego niewybaczalnego czynu i powiedział, że zrobił to<text:s text:c="2"/>z zemsty za odebranie władzy. Okazało się, że planował to od czasu narodzin księżniczki i w tym celu rozkazał wybudować zamek w uprzednio wybranym przez siebie miejscu. By zapewnić sobie ochronę, wybrał znacznie oddalone od Wiślicy miejsce położone na siedmiu wzgórzach i otoczone rzeką, w nadziei, że nikt nie zapuści się tak daleko. Dodatkowo nakazał otoczyć budowlę wysokimi winoroślami. </text:span></text:p>
      <text:p text:style-name="P4"><text:span text:style-name="T13">Ca</text:span><text:span text:style-name="T14">ła rodzina mogła szczęśliwie powrócić do Wiślicy, a gdy gród rozrósł się, część mieszkańców zasiedliła dalsze tereny, gdzie wycięto lasy i przesadzano winorośle na powstałe w ten sposób pola. Tak właśnie w zamku i jego okolicach położonych nad szeroką<text:s text:c="2"/>i długą rzeką powstał nowy gród. Nazwano go Sandomierzem.</text:span></text:p>
      <text:p text:style-name="P5"><text:span text:style-name="T15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